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ext_5" style:family="text">
      <style:text-properties fo:color="#ff7f27" fo:font-style="normal" fo:font-size="10.5pt" fo:font-family="Garamond" fo:border="0pt none"/>
    </style:style>
    <style:style style:name="PluginODTAutoStyle_Text_6" style:family="text">
      <style:text-properties fo:color="#ff7f27" fo:font-style="normal" fo:font-size="10.5pt" fo:font-family="Garamond" fo:border="0pt none"/>
    </style:style>
    <style:style style:name="PluginODTAutoStyle_Text_7" style:family="text">
      <style:text-properties fo:color="#ff7f27" fo:font-style="normal" fo:font-size="10.5pt" fo:font-family="Garamond" fo:border="0pt none"/>
    </style:style>
    <style:style style:name="PluginODTAutoStyle_Text_8" style:family="text">
      <style:text-properties fo:color="#ff7f27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soutien_a_la_parentalite"/><text:bookmark-start text:name="__RefHeading___soutien_a_la_parentalite_1"/><text:bookmark-start text:name="soutien_a_la_parentalite"/>SOUTIEN A LA PARENTALITÉ<text:bookmark-end text:name="__RefHeading___soutien_a_la_parentalite_1"/><text:bookmark-end text:name="soutien_a_la_parentalite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Une famille, un bénévole, une rencontre, qui dure un an ou une vie...
Nos bénévoles sont tous des parents et rendent visite à une famille à son domicile, une fois par semaine. Les missions du bénévole :
<text:span text:style-name="PluginODTAutoStyle_Text_5"><text:span text:style-name="Strong_20_Emphasis">-</text:span></text:span> Apporter un soutien dans le but de conforter, renforcer le lien parents/ enfants et favoriser la complicité familiale. 
<text:span text:style-name="PluginODTAutoStyle_Text_6"><text:span text:style-name="Strong_20_Emphasis">-</text:span></text:span> Écouter, établir une relation, créer un lien.
« Aller vers l’autre et se laisser rencontrer »
<text:span text:style-name="PluginODTAutoStyle_Text_7"><text:span text:style-name="Strong_20_Emphasis">-</text:span></text:span> Offrir une aide pratique, à la demande du ou des parents, pour « faire avec ».
<text:span text:style-name="PluginODTAutoStyle_Text_8"><text:span text:style-name="Strong_20_Emphasis">-</text:span></text:span> Encourager la famille à utiliser les équipements du quartier comme la halte-garderie, les associations de soutien scolaire, les ateliers de socialisation ou encore la médiathèque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</text:p>
          </table:table-cell>
          <table:table-cell office:value-type="string" table:style-name="tablecell">
            <text:p text:style-name="tablealignleft"> Famille avec (au moins) un enfant de moins de 5 ans  </text:p>
          </table:table-cell>
        </table:table-row>
        <table:table-row>
          <table:table-cell office:value-type="string" table:style-name="tableheader">
            <text:p text:style-name="Table_20_Heading"> Accès    </text:p>
          </table:table-cell>
          <table:table-cell office:value-type="string" table:style-name="tablecell">
            <text:p text:style-name="tablealignleft"> Libre </text:p>
          </table:table-cell>
        </table:table-row>
        <table:table-row>
          <table:table-cell office:value-type="string" table:style-name="tableheader">
            <text:p text:style-name="Table_20_Heading"> Horaires    </text:p>
          </table:table-cell>
          <table:table-cell office:value-type="string" table:style-name="tablecell">
            <text:p text:style-name="tablealignleft"> Du lundi au vendredi, de 9h à 17h </text:p>
          </table:table-cell>
        </table:table-row>
        <table:table-row>
          <table:table-cell office:value-type="string" table:style-name="tableheader">
            <text:p text:style-name="Table_20_Heading"> Lieu      </text:p>
          </table:table-cell>
          <table:table-cell office:value-type="string" table:style-name="tablecell">
            <text:p text:style-name="tablealignleft"> Nîmes Pissevin et Valdegour </text:p>
          </table:table-cell>
        </table:table-row>
        <table:table-row>
          <table:table-cell office:value-type="string" table:style-name="tableheader">
            <text:p text:style-name="Table_20_Heading"> Association      </text:p>
          </table:table-cell>
          <table:table-cell office:value-type="string" table:style-name="tablecell">
            <text:p text:style-name="tablealignleft"> <text:a xlink:type="simple" xlink:href="https://wiki.reseauanais.fr/doku.php/associations/paseo" text:style-name="Internet_20_link" text:visited-style-name="Visited_20_Internet_20_Link">PASEO</text:a>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PASEO, 467 rue Puccini, Nîmes</text:p>
          </table:table-cell>
        </table:table-row>
        <table:table-row>
          <table:table-cell office:value-type="string" table:style-name="tableheader">
            <text:p text:style-name="Table_20_Heading"> Téléphone     </text:p>
          </table:table-cell>
          <table:table-cell office:value-type="string" table:style-name="tablecell">
            <text:p text:style-name="tablealignleft"> 0466847874 </text:p>
          </table:table-cell>
        </table:table-row>
        <table:table-row>
          <table:table-cell office:value-type="string" table:style-name="tableheader">
            <text:p text:style-name="Table_20_Heading"> Courriel    </text:p>
          </table:table-cell>
          <table:table-cell office:value-type="string" table:style-name="tablecell">
            <text:p text:style-name="tablealignleft"> <text:a xlink:type="simple" xlink:href="mailto:contact@paseo-asso.org" text:style-name="Internet_20_link" text:visited-style-name="Visited_20_Internet_20_Link">contact@paseo-asso.org</text:a>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ext_5" style:family="text">
      <style:text-properties fo:color="#ff7f27" fo:font-style="normal" fo:font-size="10.5pt" fo:font-family="Garamond" fo:border="0pt none"/>
    </style:style>
    <style:style style:name="PluginODTAutoStyle_Text_6" style:family="text">
      <style:text-properties fo:color="#ff7f27" fo:font-style="normal" fo:font-size="10.5pt" fo:font-family="Garamond" fo:border="0pt none"/>
    </style:style>
    <style:style style:name="PluginODTAutoStyle_Text_7" style:family="text">
      <style:text-properties fo:color="#ff7f27" fo:font-style="normal" fo:font-size="10.5pt" fo:font-family="Garamond" fo:border="0pt none"/>
    </style:style>
    <style:style style:name="PluginODTAutoStyle_Text_8" style:family="text">
      <style:text-properties fo:color="#ff7f27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soutien_a_la_parentalite</dc:title>
  </office:meta>
</office:document-meta>
</file>