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atelier_photographie"/><text:bookmark-start text:name="__RefHeading___atelier_photographie_1"/><text:bookmark-start text:name="atelier_photographie"/>Atelier Photographie<text:bookmark-end text:name="__RefHeading___atelier_photographie_1"/><text:bookmark-end text:name="atelier_photographie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Un photographe vous fait découvrir les bases de la photographie, et vous les mettez en pratique au sein d'un projet conçu ensemble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étrangers adultes/migrants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gratuit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Tous les mardis, de 14h à 16h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22 rue Briçonnet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association_pour_les_migrants_ami" text:style-name="Internet_20_link" text:visited-style-name="Visited_20_Internet_20_Link">Association pour les Migrants (AMI)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 66 64 35 13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assoaminimes@gmail.com" text:style-name="Internet_20_link" text:visited-style-name="Visited_20_Internet_20_Link">assoaminimes@gmail.com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atelier_photographie</dc:title>
  </office:meta>
</office:document-meta>
</file>