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telier_ecriture_et_confiance_en_soi"/><text:bookmark-start text:name="__RefHeading___atelier_ecriture_et_confiance_en_soi_1"/><text:bookmark-start text:name="atelier_ecriture_et_confiance_en_soi"/>Atelier Ecriture et Confiance en soi<text:bookmark-end text:name="__RefHeading___atelier_ecriture_et_confiance_en_soi_1"/><text:bookmark-end text:name="atelier_ecriture_et_confiance_en_soi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Venez écrire, ressentir, et partager lors de cet atelier. A travers les gestes, les sons, les mots, pour se dire, s'écrire, se valoriser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tou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gratuit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les jeudis, dates sur facebook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22 rue Briçonnet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telier_ecriture_et_confiance_en_soi</dc:title>
  </office:meta>
</office:document-meta>
</file>