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limentation"/><text:bookmark-start text:name="__RefHeading___alimentation_1"/><text:bookmark-start text:name="alimentation"/>ALIMENTATION<text:bookmark-end text:name="__RefHeading___alimentation_1"/><text:bookmark-end text:name="alimentation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L'adejo propose 3 repas pendant la période hivernale :
- Petit déjeuner de 8h30 à 9h30
- Déjeuner de 11h30 à 12h15
- Dîner de 18h à 18h45.
En dehors de cette période, l'Adejo propose aux personnes accueillies le petit déjeuner et le déjeuner aux mêmes heures indiquées ci-dessus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Personnes majeures seules ou en couple sans domicile fixe, sans hébergement stable et/ou en grande précarité.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être majeur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Période hivernale : du 1er novembre au 31 mars. Ouverture de 8h30 à 19h Hors période hivernale : ouverture de 8h30 à 12h30.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1 rue Terraube 30000 Nîmes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dejo" text:style-name="Internet_20_link" text:visited-style-name="Visited_20_Internet_20_Link">ADEJO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VERONIQUE RIGAL</text:p>
          </table:table-cell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36 70 96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dejo@groupe-sos.org" text:style-name="Internet_20_link" text:visited-style-name="Visited_20_Internet_20_Link">adejo@groupe-sos.org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limentation</dc:title>
  </office:meta>
</office:document-meta>
</file>