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ide_administrative_ordinateurs"/><text:bookmark-start text:name="__RefHeading___aide_administrativeordinateurs_1"/><text:bookmark-start text:name="aide_administrativeordinateurs"/>Aide administrative/ordinateurs<text:bookmark-end text:name="__RefHeading___aide_administrativeordinateurs_1"/><text:bookmark-end text:name="aide_administrativeordinateurs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Soutien administratif et accompagnement dans les démarches administratives en ligne. Ordinateurs à disposition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étrangers adultes/migrant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aucune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10-12h et 14h-16h tous les jours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22 rue Briçonnet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ide_administrative_ordinateurs</dc:title>
  </office:meta>
</office:document-meta>
</file>